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Bezmezer" style:master-page-name="MP0" style:family="paragraph">
      <style:paragraph-properties fo:break-before="page" fo:text-align="center" fo:line-height="115%"/>
      <style:text-properties style:font-name="Times New Roman" fo:font-weight="bold" style:font-weight-asian="bold" fo:font-size="24pt" style:font-size-asian="24pt"/>
    </style:style>
    <style:style style:name="P2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" style:parent-style-name="Bezmezer" style:family="paragraph">
      <style:paragraph-properties fo:line-height="115%"/>
      <style:text-properties style:font-name="Times New Roman" fo:font-size="12pt" style:font-size-asian="12pt" style:font-size-complex="12pt"/>
    </style:style>
    <style:style style:name="P6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7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8" style:parent-style-name="Bezmezer" style:family="paragraph">
      <style:paragraph-properties fo:line-height="115%"/>
      <style:text-properties style:font-name="Times New Roman" fo:font-size="12pt" style:font-size-asian="12pt" style:font-size-complex="12pt"/>
    </style:style>
    <style:style style:name="P9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0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1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2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3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4" style:parent-style-name="Bezmezer" style:family="paragraph">
      <style:paragraph-properties fo:line-height="115%"/>
    </style:style>
    <style:style style:name="T15" style:parent-style-name="Standardnípísmoodstavce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6" style:parent-style-name="Standardnípísmoodstavce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7" style:parent-style-name="Standardnípísmoodstavce" style:family="text">
      <style:text-properties style:font-name="Times New Roman" fo:font-size="12pt" style:font-size-asian="12pt" style:font-size-complex="12pt"/>
    </style:style>
    <style:style style:name="T18" style:parent-style-name="Standardnípísmoodstavce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9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0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1" style:parent-style-name="Bezmezer" style:family="paragraph">
      <style:paragraph-properties fo:line-height="115%"/>
    </style:style>
    <style:style style:name="T22" style:parent-style-name="Standardnípísmoodstavce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3" style:parent-style-name="Standardnípísmoodstavce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4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5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26" style:parent-style-name="Bezmezer" style:family="paragraph">
      <style:paragraph-properties fo:line-height="115%"/>
    </style:style>
    <style:style style:name="T27" style:parent-style-name="Standardnípísmoodstavce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8" style:parent-style-name="Standardnípísmoodstavce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29" style:parent-style-name="Standardnípísmoodstavce" style:family="text">
      <style:text-properties style:font-name="Times New Roman" fo:font-size="12pt" style:font-size-asian="12pt" style:font-size-complex="12pt"/>
    </style:style>
    <style:style style:name="T30" style:parent-style-name="Standardnípísmoodstavce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1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2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3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4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5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36" style:parent-style-name="Bezmezer" style:family="paragraph">
      <style:paragraph-properties fo:line-height="115%"/>
    </style:style>
    <style:style style:name="T37" style:parent-style-name="Standardnípísmoodstavce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38" style:parent-style-name="Standardnípísmoodstavce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39" style:parent-style-name="Standardnípísmoodstavce" style:family="text">
      <style:text-properties style:font-name="Times New Roman" fo:font-size="12pt" style:font-size-asian="12pt" style:font-size-complex="12pt"/>
    </style:style>
    <style:style style:name="P40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1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2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3" style:parent-style-name="Bezmezer" style:family="paragraph">
      <style:paragraph-properties fo:line-height="115%" fo:margin-left="0.9833in">
        <style:tab-stops/>
      </style:paragraph-properties>
      <style:text-properties style:font-name="Times New Roman" fo:font-size="12pt" style:font-size-asian="12pt" style:font-size-complex="12pt"/>
    </style:style>
    <style:style style:name="P44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5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6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7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8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49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0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1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2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3" style:parent-style-name="Bezmezer" style:family="paragraph">
      <style:paragraph-properties fo:line-height="115%"/>
    </style:style>
    <style:style style:name="T54" style:parent-style-name="Standardnípísmoodstavce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55" style:parent-style-name="Standardnípísmoodstavce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56" style:parent-style-name="Standardnípísmoodstavce" style:family="text">
      <style:text-properties style:font-name="Times New Roman" fo:font-size="12pt" style:font-size-asian="12pt" style:font-size-complex="12pt"/>
    </style:style>
    <style:style style:name="P57" style:parent-style-name="Bezmezer" style:family="paragraph">
      <style:paragraph-properties fo:line-height="115%"/>
      <style:text-properties style:font-name="Times New Roman" fo:font-size="12pt" style:font-size-asian="12pt" style:font-size-complex="12pt"/>
    </style:style>
    <style:style style:name="P58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59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0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1" style:parent-style-name="Bezmezer" style:family="paragraph">
      <style:paragraph-properties fo:line-height="115%" fo:margin-left="0.9833in">
        <style:tab-stops/>
      </style:paragraph-properties>
      <style:text-properties style:font-name="Times New Roman" fo:font-size="12pt" style:font-size-asian="12pt" style:font-size-complex="12pt"/>
    </style:style>
    <style:style style:name="P62" style:parent-style-name="Bezmezer" style:family="paragraph">
      <style:paragraph-properties fo:line-height="115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63" style:parent-style-name="Bezmezer" style:family="paragraph">
      <style:paragraph-properties fo:line-height="115%"/>
    </style:style>
    <style:style style:name="P64" style:parent-style-name="Bezmezer" style:family="paragraph">
      <style:paragraph-properties fo:line-height="115%"/>
    </style:style>
  </office:automatic-styles>
  <office:body>
    <office:text text:use-soft-page-breaks="true">
      <text:p text:style-name="P1">Akce Hostinné –<text:s/><text:bookmark-start text:name="_Hlk176413808"/>září 2026</text:p>
      <text:p text:style-name="P2"><text:bookmark-end text:name="_Hlk176413808"/></text:p>
      <text:p text:style-name="P3">14. 6.–12. 1.<text:s/><text:tab/>Historie sportu v Hostinném – výstava</text:p>
      <text:p text:style-name="P4"><text:tab/><text:tab/>františkánský klášter</text:p>
      <text:p text:style-name="P5"/>
      <text:p text:style-name="P6">červen – září<text:tab/>Svět nevídaný pro nevidomé a vidící – vernisáž výstavy</text:p>
      <text:p text:style-name="P7"><text:tab/><text:tab/>náměstí<text:s/></text:p>
      <text:p text:style-name="P8"><text:tab/><text:tab/>Open air interaktivní výstava fotografií od celosvětových a českých autorů.<text:s/></text:p>
      <text:p text:style-name="P9"/>
      <text:p text:style-name="P10">3.–4. 9.<text:s/><text:tab/>Pohádkový park s DDM a ZUŠ</text:p>
      <text:p text:style-name="P11"/>
      <text:p text:style-name="P12">5. 9.–27. 9.<text:tab/>Struktury – závěrečná výstava žáků výtvarného oboru ZUŠ</text:p>
      <text:p text:style-name="P13"><text:tab/><text:tab/>františkánský klášter</text:p>
      <text:p text:style-name="P14"><text:span text:style-name="T15"><text:tab/></text:span><text:span text:style-name="T16"><text:tab/></text:span><text:span text:style-name="T17">Vernisáž výstavy proběhne</text:span><text:span text:style-name="T18"><text:s/>4. 9. 2026 od 17:0 hod.</text:span></text:p>
      <text:p text:style-name="P19"/>
      <text:p text:style-name="P20">5. 9.<text:tab/><text:tab/>O štít města Hostinného</text:p>
      <text:p text:style-name="P21"><text:span text:style-name="T22"><text:tab/></text:span><text:span text:style-name="T23"><text:tab/>hasičský areál Za Mlýnem</text:span></text:p>
      <text:p text:style-name="P24"/>
      <text:p text:style-name="P25">5. 9.<text:s/><text:tab/><text:tab/>7. ročník akce Chotěvická vyjížďka auto-moto veteránů</text:p>
      <text:p text:style-name="P26"><text:span text:style-name="T27"><text:tab/></text:span><text:span text:style-name="T28"><text:tab/></text:span><text:span text:style-name="T29">Přehlídka vozidel na náměstí v Hostinném<text:s/></text:span><text:span text:style-name="T30">od cca 10:45 hod.</text:span></text:p>
      <text:p text:style-name="P31"/>
      <text:p text:style-name="P32">5. 9.<text:tab/><text:tab/>Dětské rybářské závody</text:p>
      <text:p text:style-name="P33"/>
      <text:p text:style-name="P34">19. 9.<text:tab/><text:tab/>Drakiáda</text:p>
      <text:p text:style-name="P35"><text:tab/><text:tab/>14:00 hod., start pod Hliňákem</text:p>
      <text:p text:style-name="P36"><text:span text:style-name="T37"><text:tab/></text:span><text:span text:style-name="T38"><text:tab/></text:span><text:span text:style-name="T39">Občerstvení zajištěno. Vstupné dobrovolné.</text:span></text:p>
      <text:p text:style-name="P40"/>
      <text:p text:style-name="P41">20. 9.<text:tab/><text:tab/>Svatováclavské operní soirée – benefiční koncert</text:p>
      <text:p text:style-name="P42"><text:tab/><text:tab/>17:00 hod., kostel Nejsvětější Trojice</text:p>
      <text:p text:style-name="P43">Vystoupí operní pěvkyně Kristýna Soukupová, Miroslav Baklík – klavír. Vstupné dobrovolné. Výtěžek bude věnován na restaurování vzácných barokních varhan F. P.<text:s/>Horáka.</text:p>
      <text:p text:style-name="P44"/>
      <text:p text:style-name="P45">28. 9.<text:s/><text:tab/><text:tab/>Svatováclavská hra v parku</text:p>
      <text:p text:style-name="P46"/>
      <text:p text:style-name="P47">Připravujeme:</text:p>
      <text:p text:style-name="P48"/>
      <text:p text:style-name="P49">30. 9.–2. 10.<text:tab/>Týden seniorů</text:p>
      <text:p text:style-name="P50"/>
      <text:p text:style-name="P51">11. 10.<text:tab/><text:tab/>Nejstarší řemeslo – divadlo</text:p>
      <text:p text:style-name="P52"><text:tab/><text:tab/>18:00 hod., Národní dům</text:p>
      <text:p text:style-name="P53"><text:span text:style-name="T54"><text:tab/></text:span><text:span text:style-name="T55"><text:tab/></text:span><text:span text:style-name="T56">Tragikomedie o ženách, kterým nezbývá, než dřít do roztrhání těla.</text:span></text:p>
      <text:p text:style-name="P57"><text:tab/><text:tab/>Vstupné: 350 Kč předprodej/400 Kč na místě. Předprodej v IC Hostinné.</text:p>
      <text:p text:style-name="P58"/>
      <text:p text:style-name="P59">22. 10.<text:tab/><text:tab/>Tarzan a jeho družka – divadlo</text:p>
      <text:p text:style-name="P60"><text:tab/><text:tab/>19:00 hod., Národní dům</text:p>
      <text:p text:style-name="P61">Lehce muzikálová komedie o odvaze, lásce, neobyčejných činech obyčejných lidí na rozcestí dějin. Předprodej 120 Kč/ na místě 150 Kč. Předprodej v IC<text:s/>Hostinné.</text:p>
      <text:p text:style-name="P62"/>
      <text:p text:style-name="P63"/>
      <text:p text:style-name="P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ázev" style:display-name="Název" style:family="paragraph" style:parent-style-name="Normální" style:next-style-name="Normální">
      <style:paragraph-properties fo:border-top="none" fo:border-left="none" fo:border-bottom="0.0138in solid #4F81BD" fo:border-right="none" fo:padding-top="0in" fo:padding-left="0in" fo:padding-bottom="0.0555in" fo:padding-right="0in" style:shadow="none" fo:margin-bottom="0.2083in" fo:line-height="100%"/>
      <style:text-properties style:font-name="Cambria" style:font-name-asian="Times New Roman" fo:color="#17365D" fo:letter-spacing="0.0034in" style:letter-kerning="true" fo:font-size="26pt" style:font-size-asian="26pt" style:font-size-complex="26pt" fo:hyphenate="false"/>
    </style:style>
    <style:style style:name="NázevChar" style:display-name="Název Char" style:family="text" style:parent-style-name="Standardnípísmoodstavce">
      <style:text-properties style:font-name="Cambria" style:font-name-asian="Times New Roman" style:font-name-complex="Times New Roman" fo:color="#17365D" fo:letter-spacing="0.0034in" style:letter-kerning="true" fo:font-size="26pt" style:font-size-asian="26pt" style:font-size-complex="26pt"/>
    </style:style>
    <style:style style:name="Bezmezer" style:display-name="Bez mezer" style:family="paragraph">
      <style:paragraph-properties fo:margin-bottom="0in" fo:line-height="100%"/>
      <style:text-properties fo:hyphenate="false"/>
    </style:style>
    <style:style style:name="Normálníweb" style:display-name="Normální (web)" style:family="paragraph" style:parent-style-name="Normální">
      <style:text-properties style:font-name="Times New Roman" fo:font-size="12pt" style:font-size-asian="12pt" style:font-size-complex="12pt" fo:hyphenate="false"/>
    </style:style>
    <style:style style:name="Hypertextovýodkaz" style:display-name="Hypertextový odkaz" style:family="text" style:parent-style-name="Standardnípísmoodstavce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Odstavecseseznamem" style:display-name="Odstavec se seznamem" style:family="paragraph" style:parent-style-name="Normální">
      <style:paragraph-properties style:vertical-align="auto" fo:margin-bottom="0in" fo:line-height="100%" fo:margin-left="0.5in">
        <style:tab-stops/>
      </style:paragraph-properties>
      <style:text-properties style:font-name="Times New Roman" fo:hyphenate="true"/>
    </style:style>
    <style:style style:name="Nevyřešenázmínka" style:display-name="Nevyřešená zmínka" style:family="text" style:parent-style-name="Standardnípísmoodstavce">
      <style:text-properties fo:color="#605E5C" fo:background-color="#E1DFDD"/>
    </style:style>
    <style:style style:name="WW8Num1z2" style:display-name="WW8Num1z2" style:family="text"/>
    <style:style style:name="wm-msonormal" style:display-name="-wm-msonormal" style:family="paragraph" style:parent-style-name="Normální">
      <style:paragraph-properties style:vertical-align="auto" fo:margin-top="0.0694in" fo:margin-bottom="0.0694in" fo:line-height="100%"/>
      <style:text-properties style:font-name-complex="Calibri" style:language-asian="cs" style:country-asian="CZ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Vendula Štěpová</meta:initial-creator>
    <dc:creator>Informační centrum Hostinné</dc:creator>
    <meta:creation-date>2022-04-11T11:04:00Z</meta:creation-date>
    <dc:date>2026-08-14T09:35:00Z</dc:date>
    <meta:template xlink:href="Normal" xlink:type="simple"/>
    <meta:editing-cycles>579</meta:editing-cycles>
    <meta:editing-duration>PT388140S</meta:editing-duration>
    <meta:document-statistic meta:page-count="1" meta:paragraph-count="3" meta:word-count="223" meta:character-count="1536" meta:row-count="10" meta:non-whitespace-character-count="1316"/>
  </office:meta>
</office:document-meta>
</file>